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1075in"/>
    </style:style>
    <style:style style:name="co6" style:family="table-column">
      <style:table-column-properties fo:break-before="auto" style:column-width="0.9083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MART" table:style-name="ta3" table:print-ranges="MART.A1:MART.E25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3-27">
            <text:p>27.03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1956037.48">
            <text:p>1,956,037.48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20400">
            <text:p>20,40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1976437.48">
            <text:p>1,976,437.48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558.63">
            <text:p>558.63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558.63">
            <text:p>558.63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1975878.85">
            <text:p>1,975,878.85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558.63">
            <text:p>558.63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559.63">
            <text:p>559.63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558.63">
            <text:p>558,63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MART.$A$1" table:cell-range-address="$MART.$A$1:.$E$25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1">04/01/2025</text:date>, <text:time>13:09:3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1T13:09:31.17</dc:date>
    <meta:generator>OpenOffice/4.1.15$Win32 OpenOffice.org_project/4115m2$Build-9813</meta:generator>
    <meta:editing-duration>PT31M2S</meta:editing-duration>
    <meta:editing-cycles>29</meta:editing-cycles>
    <meta:document-statistic meta:table-count="2" meta:cell-count="110" meta:object-count="0"/>
  </office:meta>
</office:document-meta>
</file>