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6-27">
            <text:p>27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4266071.8">
            <text:p>4,266,071.80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55653724.35-[.C5]" office:value-type="float" office:value="55627340.35">
            <text:p>55,627,340.35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26384">
            <text:p>26,384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59919796.15">
            <text:p>59,919,796.15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4.годину</text:p>
          </table:table-cell>
          <table:table-cell table:style-name="ce43" office:value-type="float" office:value="55627590.49">
            <text:p>55,627,590.49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55627590.49">
            <text:p>55,627,590.49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4292205.66">
            <text:p>4,292,205.66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3921370">
            <text:p>3,921,37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497</text:p>
          </table:table-cell>
          <table:table-cell table:style-name="ce27" office:value-type="string">
            <text:p>EPS SNABDEVANJE BEOGRAD</text:p>
          </table:table-cell>
          <table:table-cell table:style-name="ce49" office:value-type="currency" office:currency="Дин." office:value="3921370">
            <text:p>3,921,37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office:value-type="currency" office:currency="Дин." office:value="250.14">
            <text:p>250.1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250.14">
            <text:p>250.1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9799791.68">
            <text:p>9,799,791.6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2239132.74">
            <text:p>2,239,132.7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31790">
            <text:p>31,79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1225356.44">
            <text:p>1,225,356.4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1678617.6">
            <text:p>1,678,617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28558.75">
            <text:p>28,558.7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1398936">
            <text:p>1,398,936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206448">
            <text:p>206,448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2" office:value-type="string">
            <text:p>INPHARM <text:s/>CO DOO</text:p>
          </table:table-cell>
          <table:table-cell table:style-name="ce49" office:value-type="currency" office:currency="Дин." office:value="497382.49">
            <text:p>497,382.4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839</text:p>
          </table:table-cell>
          <table:table-cell table:style-name="ce32" office:value-type="string">
            <text:p>UNI CHEM DOO BEOGRAD</text:p>
          </table:table-cell>
          <table:table-cell table:style-name="ce49" office:value-type="currency" office:currency="Дин." office:value="22515.9">
            <text:p>22,515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115228.3">
            <text:p>115,228.3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54</text:p>
          </table:table-cell>
          <table:table-cell table:style-name="ce32" office:value-type="string">
            <text:p>BOEHRINGER INGELHEIM</text:p>
          </table:table-cell>
          <table:table-cell table:style-name="ce49" office:value-type="currency" office:currency="Дин." office:value="260898">
            <text:p>260,898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516490.45">
            <text:p>516,490.45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790</text:p>
          </table:table-cell>
          <table:table-cell table:style-name="ce32" office:value-type="string">
            <text:p>MEDICA LINEA PHARM DOO</text:p>
          </table:table-cell>
          <table:table-cell table:style-name="ce49" office:value-type="currency" office:currency="Дин." office:value="276749.39">
            <text:p>276,749.3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1301687.62">
            <text:p>1,301,687.6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4058904.19">
            <text:p>4,058,904.19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125661.45">
            <text:p>2,125,661.4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49" office:value-type="currency" office:currency="Дин." office:value="233303.4">
            <text:p>233,303.4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684898.61">
            <text:p>684,898.61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888033.3">
            <text:p>888,033.3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12252.9">
            <text:p>12,252.9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14754.53">
            <text:p>114,754.53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11460998.58">
            <text:p>11,460,998.5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505002.17">
            <text:p>505,002.17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733278.48">
            <text:p>733,278.4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114943.49">
            <text:p>114,943.49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635</text:p>
          </table:table-cell>
          <table:table-cell table:style-name="ce34" office:value-type="string">
            <text:p>INPHARM <text:s/>CO DOO</text:p>
          </table:table-cell>
          <table:table-cell table:style-name="ce49" office:value-type="currency" office:currency="Дин." office:value="1420190.86">
            <text:p>1,420,190.8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552141.1">
            <text:p>1,552,141.1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599</text:p>
          </table:table-cell>
          <table:table-cell table:style-name="ce34" office:value-type="string">
            <text:p>Roche d.o.o</text:p>
          </table:table-cell>
          <table:table-cell table:style-name="ce49" office:value-type="currency" office:currency="Дин." office:value="5254172">
            <text:p>5,254,172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712442.05">
            <text:p>1,712,442.05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2741346.66">
            <text:p>2,741,346.66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380</text:p>
          </table:table-cell>
          <table:table-cell table:style-name="ce37" office:value-type="string">
            <text:p>ZOREX PHARMA ŠABAC</text:p>
          </table:table-cell>
          <table:table-cell table:style-name="ce49" office:value-type="currency" office:currency="Дин." office:value="937002">
            <text:p>937,00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156000">
            <text:p>156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215</text:p>
          </table:table-cell>
          <table:table-cell table:style-name="ce37" office:value-type="string">
            <text:p>MEDTRONIC</text:p>
          </table:table-cell>
          <table:table-cell table:style-name="ce49" office:value-type="currency" office:currency="Дин." office:value="429840">
            <text:p>429,8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37648.8">
            <text:p>37,648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49" office:value-type="currency" office:currency="Дин." office:value="309900">
            <text:p>309,9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168564">
            <text:p>168,564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70876.8">
            <text:p>70,876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65189.3">
            <text:p>65,189.3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14740">
            <text:p>14,7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9" office:value-type="currency" office:currency="Дин." office:value="189600">
            <text:p>189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5594</text:p>
          </table:table-cell>
          <table:table-cell table:style-name="ce37" office:value-type="string">
            <text:p>PROFESIONAL MEDIC DOO</text:p>
          </table:table-cell>
          <table:table-cell table:style-name="ce49" office:value-type="currency" office:currency="Дин." office:value="27020.16">
            <text:p>27,020.16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6059</text:p>
          </table:table-cell>
          <table:table-cell table:style-name="ce37" office:value-type="string">
            <text:p>GALENIKA <text:s/>TEHNOPLAST DOO</text:p>
          </table:table-cell>
          <table:table-cell table:style-name="ce49" office:value-type="currency" office:currency="Дин." office:value="47426.4">
            <text:p>47,426.4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49" office:value-type="currency" office:currency="Дин." office:value="287539.2">
            <text:p>287,539.2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10288227.44">
            <text:p>10,288,227.44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010</text:p>
          </table:table-cell>
          <table:table-cell table:style-name="ce37" office:value-type="string">
            <text:p>EAST DIAGNOSTICS</text:p>
          </table:table-cell>
          <table:table-cell table:style-name="ce49" office:value-type="currency" office:currency="Дин." office:value="7320">
            <text:p>7,3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49" office:value-type="currency" office:currency="Дин." office:value="336780">
            <text:p>336,7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7560">
            <text:p>7,5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5107588.8">
            <text:p>5,107,588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4828978.64">
            <text:p>4,828,978.64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4757157">
            <text:p>4,757,157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4757157">
            <text:p>4,757,157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4195158">
            <text:p>4,195,158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00999</text:p>
          </table:table-cell>
          <table:table-cell table:style-name="ce34" office:value-type="string">
            <text:p>MEGAPHARM D.O.O BEOGRAD</text:p>
          </table:table-cell>
          <table:table-cell table:style-name="ce49" office:value-type="currency" office:currency="Дин." office:value="418000">
            <text:p>418,0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153</text:p>
          </table:table-cell>
          <table:table-cell table:style-name="ce34" office:value-type="string">
            <text:p>SOULMEDICAL DOO</text:p>
          </table:table-cell>
          <table:table-cell table:style-name="ce49" office:value-type="currency" office:currency="Дин." office:value="794200">
            <text:p>794,2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154</text:p>
          </table:table-cell>
          <table:table-cell table:style-name="ce34" office:value-type="string">
            <text:p>HERMES-PHARMA DOO</text:p>
          </table:table-cell>
          <table:table-cell table:style-name="ce49" office:value-type="currency" office:currency="Дин." office:value="877800">
            <text:p>877,8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1645600">
            <text:p>1,645,6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49" office:value-type="currency" office:currency="Дин." office:value="459558">
            <text:p>459,558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8118">
            <text:p>8,118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8118">
            <text:p>8,118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549560">
            <text:p>549,56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1494288.4">
            <text:p>1,494,28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939</text:p>
          </table:table-cell>
          <table:table-cell table:style-name="ce34" office:value-type="string">
            <text:p>FRESENIUS MEDICAL CARE</text:p>
          </table:table-cell>
          <table:table-cell table:style-name="ce49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49" office:value-type="currency" office:currency="Дин." office:value="1245750">
            <text:p>1,245,75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55627590.49">
            <text:p>55627590,49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6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30">06/30/2025</text:date>, <text:time>07:42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30T07:42:46.50</dc:date>
    <meta:generator>OpenOffice/4.1.15$Win32 OpenOffice.org_project/4115m2$Build-9813</meta:generator>
    <meta:editing-duration>PT7H17M58S</meta:editing-duration>
    <meta:editing-cycles>407</meta:editing-cycles>
    <meta:document-statistic meta:table-count="2" meta:cell-count="294" meta:object-count="0"/>
  </office:meta>
</office:document-meta>
</file>