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27">
            <text:p>27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824907.87">
            <text:p>2,824,907.8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824907.87">
            <text:p>2,824,907.8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5244.68">
            <text:p>15,244.6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5244.68">
            <text:p>15,244.6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809663.19">
            <text:p>2,809,663.1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5244.68">
            <text:p>15,244.68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5244.68">
            <text:p>15,244.68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5244.68">
            <text:p>15244,6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9">09/29/2025</text:date>, <text:time>09:46:2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9T09:46:21.48</dc:date>
    <meta:generator>OpenOffice/4.1.15$Win32 OpenOffice.org_project/4115m2$Build-9813</meta:generator>
    <meta:editing-duration>PT14H39M31S</meta:editing-duration>
    <meta:editing-cycles>795</meta:editing-cycles>
    <meta:document-statistic meta:table-count="2" meta:cell-count="116" meta:object-count="0"/>
  </office:meta>
</office:document-meta>
</file>