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1-27">
            <text:p>27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565619.73">
            <text:p>3,565,619.7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4138">
            <text:p>14,138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579757.73">
            <text:p>3,579,757.73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259.99">
            <text:p>259.99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59.99">
            <text:p>259.9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579497.74">
            <text:p>3,579,497.74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59.99">
            <text:p>259.99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259.99">
            <text:p>259.99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59.99">
            <text:p>259,99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8">11/28/2025</text:date>, <text:time>08:33:5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28T08:33:58.47</dc:date>
    <meta:generator>OpenOffice/4.1.15$Win32 OpenOffice.org_project/4115m2$Build-9813</meta:generator>
    <meta:editing-duration>PT19H16M58S</meta:editing-duration>
    <meta:editing-cycles>1129</meta:editing-cycles>
    <meta:document-statistic meta:table-count="2" meta:cell-count="116" meta:object-count="0"/>
  </office:meta>
</office:document-meta>
</file>