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27">
            <text:p>27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312297.39">
            <text:p>3,312,297.3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312297.39">
            <text:p>3,312,297.3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20.07">
            <text:p>120.0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20.07">
            <text:p>120.0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312177.32">
            <text:p>3,312,177.32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20.07">
            <text:p>120.0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20.07">
            <text:p>120.0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20.07">
            <text:p>120,0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30">12/30/2025</text:date>, <text:time>08:41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30T08:41:18.20</dc:date>
    <meta:generator>OpenOffice/4.1.15$Win32 OpenOffice.org_project/4115m2$Build-9813</meta:generator>
    <meta:editing-duration>PT21H21M57S</meta:editing-duration>
    <meta:editing-cycles>1278</meta:editing-cycles>
    <meta:document-statistic meta:table-count="2" meta:cell-count="117" meta:object-count="0"/>
  </office:meta>
</office:document-meta>
</file>