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25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3-28">
            <text:p>28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1975878.85">
            <text:p>1,975,878.8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33074">
            <text:p>33,07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2008952.85">
            <text:p>2,008,952.85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65.75">
            <text:p>165.7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65.75">
            <text:p>165.7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2008787.1">
            <text:p>2,008,787.1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65.75">
            <text:p>165.75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65.75">
            <text:p>165.7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65.75">
            <text:p>165,7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2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3:11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3:11:29.41</dc:date>
    <meta:generator>OpenOffice/4.1.15$Win32 OpenOffice.org_project/4115m2$Build-9813</meta:generator>
    <meta:editing-duration>PT31M58S</meta:editing-duration>
    <meta:editing-cycles>31</meta:editing-cycles>
    <meta:document-statistic meta:table-count="2" meta:cell-count="110" meta:object-count="0"/>
  </office:meta>
</office:document-meta>
</file>