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28">
            <text:p>28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21194.52">
            <text:p>3,221,194.5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9173">
            <text:p>19,173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40367.52">
            <text:p>3,240,367.52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9807.09">
            <text:p>29,807.0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9807.09">
            <text:p>29,807.0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10560.43">
            <text:p>3,210,560.4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9807.09">
            <text:p>29,807.0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2.65">
            <text:p>32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4</text:p>
          </table:table-cell>
          <table:table-cell table:style-name="ce25" office:value-type="string">
            <text:p>VUKOJIČIĆ LIDIJA</text:p>
          </table:table-cell>
          <table:table-cell table:style-name="ce41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2414.44">
            <text:p>2,414.4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9807.09">
            <text:p>29807,0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8:53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8:53:41.34</dc:date>
    <meta:generator>OpenOffice/4.1.15$Win32 OpenOffice.org_project/4115m2$Build-9813</meta:generator>
    <meta:editing-duration>PT4H52M29S</meta:editing-duration>
    <meta:editing-cycles>281</meta:editing-cycles>
    <meta:document-statistic meta:table-count="2" meta:cell-count="123" meta:object-count="0"/>
  </office:meta>
</office:document-meta>
</file>