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6-28">
            <text:p>28.06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292205.66">
            <text:p>4,292,205.6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292205.66">
            <text:p>4,292,205.66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6">
            <text:p>6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6">
            <text:p>6.00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292199.66">
            <text:p>4,292,199.66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6">
            <text:p>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30">06/30/2025</text:date>, <text:time>07:49:2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6-30T07:49:22.96</dc:date>
    <meta:generator>OpenOffice/4.1.15$Win32 OpenOffice.org_project/4115m2$Build-9813</meta:generator>
    <meta:editing-duration>PT7H22M9S</meta:editing-duration>
    <meta:editing-cycles>409</meta:editing-cycles>
    <meta:document-statistic meta:table-count="2" meta:cell-count="116" meta:object-count="0"/>
  </office:meta>
</office:document-meta>
</file>