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28">
            <text:p>28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053812.28">
            <text:p>3,053,812.2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3459">
            <text:p>23,459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077271.28">
            <text:p>3,077,271.28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57415.55">
            <text:p>57,415.5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57415.55">
            <text:p>57,415.5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019855.73">
            <text:p>3,019,855.73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57415.55">
            <text:p>57,415.5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2</text:p>
          </table:table-cell>
          <table:table-cell table:style-name="ce25" office:value-type="string">
            <text:p>PEŠIĆ ALEKSANDRA</text:p>
          </table:table-cell>
          <table:table-cell table:style-name="ce41" office:value-type="currency" office:currency="Дин." office:value="24000">
            <text:p>24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84</text:p>
          </table:table-cell>
          <table:table-cell table:style-name="ce25" office:value-type="string">
            <text:p>VUKOJIČIĆ LIDIJA</text:p>
          </table:table-cell>
          <table:table-cell table:style-name="ce41" office:value-type="currency" office:currency="Дин." office:value="28800">
            <text:p>28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4615.55">
            <text:p>4,615.5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57415.55">
            <text:p>57415,5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9">07/29/2025</text:date>, <text:time>11:50:4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9T11:50:43.81</dc:date>
    <meta:generator>OpenOffice/4.1.15$Win32 OpenOffice.org_project/4115m2$Build-9813</meta:generator>
    <meta:editing-duration>PT9H36M52S</meta:editing-duration>
    <meta:editing-cycles>528</meta:editing-cycles>
    <meta:document-statistic meta:table-count="2" meta:cell-count="123" meta:object-count="0"/>
  </office:meta>
</office:document-meta>
</file>