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AVGUST" table:style-name="ta3" table:print-ranges="AVGUST.A1:AVGUST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08-28">
            <text:p>28.08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3094624.1">
            <text:p>3,094,624.10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12384">
            <text:p>12,384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3107008.1">
            <text:p>3,107,008.10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4.годину</text:p>
          </table:table-cell>
          <table:table-cell table:style-name="ce35" office:value-type="float" office:value="6">
            <text:p>6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6">
            <text:p>6.00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3107002.1">
            <text:p>3,107,002.1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6">
            <text:p>6.00 Дин</text:p>
          </table:table-cell>
          <table:table-cell table:number-columns-repeated="1021"/>
        </table:table-row>
        <table:table-row table:style-name="ro7">
          <table:table-cell table:style-name="ce9"/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6">
            <text:p>6.00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6">
            <text:p>6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5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AVGUST.$A$1" table:cell-range-address="$AVGUST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8-29">08/29/2025</text:date>, <text:time>08:09:18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8-29T08:09:18.27</dc:date>
    <meta:generator>OpenOffice/4.1.15$Win32 OpenOffice.org_project/4115m2$Build-9813</meta:generator>
    <meta:editing-duration>PT11H32M15S</meta:editing-duration>
    <meta:editing-cycles>666</meta:editing-cycles>
    <meta:document-statistic meta:table-count="2" meta:cell-count="116" meta:object-count="0"/>
  </office:meta>
</office:document-meta>
</file>