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NOVEMBAR" table:style-name="ta3" table:print-ranges="NOVEMBAR.A1:NOV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1-28">
            <text:p>28.11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579497.74">
            <text:p>3,579,497.7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18454">
            <text:p>18,454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144223.23">
            <text:p>144,223.23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742174.97">
            <text:p>3,742,174.97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742168.97">
            <text:p>3,742,168.9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NOVEMBAR.$A$1" table:cell-range-address="$NOV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02">12/02/2025</text:date>, <text:time>07:06:1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02T07:06:13.87</dc:date>
    <meta:generator>OpenOffice/4.1.15$Win32 OpenOffice.org_project/4115m2$Build-9813</meta:generator>
    <meta:editing-duration>PT19H19M55S</meta:editing-duration>
    <meta:editing-cycles>1131</meta:editing-cycles>
    <meta:document-statistic meta:table-count="2" meta:cell-count="116" meta:object-count="0"/>
  </office:meta>
</office:document-meta>
</file>