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3" table:print-ranges="MART.A1:MART.E25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3-29">
            <text:p>29.03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008787.1">
            <text:p>2,008,787.1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008787.1">
            <text:p>2,008,787.10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211.45">
            <text:p>211.4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11.45">
            <text:p>211.4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008575.65">
            <text:p>2,008,575.6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11.45">
            <text:p>211.45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11.45">
            <text:p>211.4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11.45">
            <text:p>211,4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RT.$A$1" table:cell-range-address="$MART.$A$1:.$E$25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1">04/01/2025</text:date>, <text:time>13:12:5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1T13:12:57.85</dc:date>
    <meta:generator>OpenOffice/4.1.15$Win32 OpenOffice.org_project/4115m2$Build-9813</meta:generator>
    <meta:editing-duration>PT32M29S</meta:editing-duration>
    <meta:editing-cycles>32</meta:editing-cycles>
    <meta:document-statistic meta:table-count="2" meta:cell-count="110" meta:object-count="0"/>
  </office:meta>
</office:document-meta>
</file>