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29">
            <text:p>29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10560.43">
            <text:p>3,210,560.4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table:formula="of:=+7250962.1-[.C5]-6720000" office:value-type="float" office:value="504925.84">
            <text:p>504,925.8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6036.26">
            <text:p>26,036.26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6720000">
            <text:p>6,720,00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0461522.53">
            <text:p>10,461,522.5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0.83">
            <text:p>10.8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0.83">
            <text:p>10.8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10461511.7">
            <text:p>10,461,511.7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0.83">
            <text:p>10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0.83">
            <text:p>10.8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0.83">
            <text:p>10,8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9:00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9:00:17.74</dc:date>
    <meta:generator>OpenOffice/4.1.15$Win32 OpenOffice.org_project/4115m2$Build-9813</meta:generator>
    <meta:editing-duration>PT4H54M8S</meta:editing-duration>
    <meta:editing-cycles>284</meta:editing-cycles>
    <meta:document-statistic meta:table-count="2" meta:cell-count="117" meta:object-count="0"/>
  </office:meta>
</office:document-meta>
</file>