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29">
            <text:p>29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019855.73">
            <text:p>3,019,855.7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40072">
            <text:p>40,072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059927.73">
            <text:p>3,059,927.7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86764.11">
            <text:p>86,764.11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86764.11">
            <text:p>86,764.1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973163.62">
            <text:p>2,973,163.62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86764.11">
            <text:p>86,764.1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20</text:p>
          </table:table-cell>
          <table:table-cell table:style-name="ce25" office:value-type="string">
            <text:p>SPASOJEVIĆ PETAR</text:p>
          </table:table-cell>
          <table:table-cell table:style-name="ce41" office:value-type="currency" office:currency="Дин." office:value="79200">
            <text:p>79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7548.88">
            <text:p>7,548.8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5.23">
            <text:p>15.23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86764.11">
            <text:p>86764,11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30">07/30/2025</text:date>, <text:time>07:48:2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30T07:48:19.80</dc:date>
    <meta:generator>OpenOffice/4.1.15$Win32 OpenOffice.org_project/4115m2$Build-9813</meta:generator>
    <meta:editing-duration>PT9H38M43S</meta:editing-duration>
    <meta:editing-cycles>531</meta:editing-cycles>
    <meta:document-statistic meta:table-count="2" meta:cell-count="123" meta:object-count="0"/>
  </office:meta>
</office:document-meta>
</file>