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8-29">
            <text:p>29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107002.1">
            <text:p>3,107,002.1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0680">
            <text:p>20,68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87307.6">
            <text:p>87,307.6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14989.7">
            <text:p>3,214,989.70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14983.7">
            <text:p>3,214,983.7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05">09/05/2025</text:date>, <text:time>14:07:5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05T14:07:53.51</dc:date>
    <meta:generator>OpenOffice/4.1.15$Win32 OpenOffice.org_project/4115m2$Build-9813</meta:generator>
    <meta:editing-duration>PT11H33M17S</meta:editing-duration>
    <meta:editing-cycles>668</meta:editing-cycles>
    <meta:document-statistic meta:table-count="2" meta:cell-count="116" meta:object-count="0"/>
  </office:meta>
</office:document-meta>
</file>