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OKTOBAR" table:style-name="ta3" table:print-ranges="OKTOBAR.A1:OKTO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0-29">
            <text:p>29.10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252799.14">
            <text:p>3,252,799.14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18534">
            <text:p>18,534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271333.14">
            <text:p>3,271,333.14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13018.69">
            <text:p>13,018.69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13018.69">
            <text:p>13,018.69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258314.45">
            <text:p>3,258,314.45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13018.69">
            <text:p>13,018.69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9150.19">
            <text:p>9,150.19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54</text:p>
          </table:table-cell>
          <table:table-cell table:style-name="ce25" office:value-type="string">
            <text:p>RADISAVLJEVIĆ GORANA</text:p>
          </table:table-cell>
          <table:table-cell table:style-name="ce41" office:value-type="currency" office:currency="Дин." office:value="3650.65">
            <text:p>3,650.6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5" office:value-type="string">
            <text:p>Poreska uprava</text:p>
          </table:table-cell>
          <table:table-cell table:style-name="ce41" office:value-type="currency" office:currency="Дин." office:value="217.85">
            <text:p>217.85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13018.69">
            <text:p>13018,69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3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OKTOBAR.$A$1" table:cell-range-address="$OKTO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30">10/30/2025</text:date>, <text:time>07:37:0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0-30T07:37:07.43</dc:date>
    <meta:generator>OpenOffice/4.1.15$Win32 OpenOffice.org_project/4115m2$Build-9813</meta:generator>
    <meta:editing-duration>PT16H35M20S</meta:editing-duration>
    <meta:editing-cycles>941</meta:editing-cycles>
    <meta:document-statistic meta:table-count="2" meta:cell-count="123" meta:object-count="0"/>
  </office:meta>
</office:document-meta>
</file>