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9">
            <text:p>29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742168.97">
            <text:p>3,742,168.9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742168.97">
            <text:p>3,742,168.9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742162.97">
            <text:p>3,742,162.9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02">12/02/2025</text:date>, <text:time>07:07:0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2T07:07:04.82</dc:date>
    <meta:generator>OpenOffice/4.1.15$Win32 OpenOffice.org_project/4115m2$Build-9813</meta:generator>
    <meta:editing-duration>PT19H20M19S</meta:editing-duration>
    <meta:editing-cycles>1133</meta:editing-cycles>
    <meta:document-statistic meta:table-count="2" meta:cell-count="116" meta:object-count="0"/>
  </office:meta>
</office:document-meta>
</file>