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05-30">
            <text:p>30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10461511.7">
            <text:p>10,461,511.70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0">
            <text:p>0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61307">
            <text:p>61,307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10522818.7">
            <text:p>10,522,818.70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6" office:value-type="float" office:value="504925.84">
            <text:p>504,925.84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6720000">
            <text:p>6,720,00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7224925.84">
            <text:p>7,224,925.84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3297892.86">
            <text:p>3,297,892.86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504925.84">
            <text:p>504,925.8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00</text:p>
          </table:table-cell>
          <table:table-cell table:style-name="ce24" office:value-type="string">
            <text:p>MILOSAVLJEVIĆ SMILJKA</text:p>
          </table:table-cell>
          <table:table-cell table:style-name="ce42" office:value-type="currency" office:currency="Дин." office:value="461103.87">
            <text:p>461,103.8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2" office:value-type="currency" office:currency="Дин." office:value="43821.97">
            <text:p>43,821.97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table:formula="of:=+6+6720000" office:value-type="currency" office:currency="Дин." office:value="6720006">
            <text:p>6,720,00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6" office:value-type="string">
            <text:p>MINISTARSTVO FINANSIJA-UPRAVA ZA TREZOR</text:p>
          </table:table-cell>
          <table:table-cell table:style-name="ce42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26" office:value-type="string">
            <text:p>MAGNA PHARMACIJA BEOGRAD</text:p>
          </table:table-cell>
          <table:table-cell table:style-name="ce42" office:value-type="currency" office:currency="Дин." office:value="6720000">
            <text:p>6,720,00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7224925.84">
            <text:p>7224925,8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52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08:59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08:59:35.24</dc:date>
    <meta:generator>OpenOffice/4.1.15$Win32 OpenOffice.org_project/4115m2$Build-9813</meta:generator>
    <meta:editing-duration>PT4H56M43S</meta:editing-duration>
    <meta:editing-cycles>288</meta:editing-cycles>
    <meta:document-statistic meta:table-count="2" meta:cell-count="126" meta:object-count="0"/>
  </office:meta>
</office:document-meta>
</file>