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VGUST" table:style-name="ta3" table:print-ranges="AVGUST.A1:AVGUST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8-30">
            <text:p>30.08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214983.7">
            <text:p>3,214,983.7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214983.7">
            <text:p>3,214,983.70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6">
            <text:p>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">
            <text:p>6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214977.7">
            <text:p>3,214,977.7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">
            <text:p>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VGUST.$A$1" table:cell-range-address="$AVGUST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05">09/05/2025</text:date>, <text:time>14:08:5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05T14:08:51.15</dc:date>
    <meta:generator>OpenOffice/4.1.15$Win32 OpenOffice.org_project/4115m2$Build-9813</meta:generator>
    <meta:editing-duration>PT11H33M42S</meta:editing-duration>
    <meta:editing-cycles>669</meta:editing-cycles>
    <meta:document-statistic meta:table-count="2" meta:cell-count="116" meta:object-count="0"/>
  </office:meta>
</office:document-meta>
</file>