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10" style:family="table-column">
      <style:table-column-properties fo:break-before="auto" style:column-width="1.3516in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3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4">
      <style:table-cell-properties fo:background-color="#ffffff"/>
    </style:style>
    <style:style style:name="ce52" style:family="table-cell" style:parent-style-name="Excel_20_Built-in_20_Normal" style:data-style-name="N119">
      <style:table-cell-properties fo:background-color="#ffffff"/>
    </style:style>
    <style:style style:name="ce5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20_Built-in_20_Normal" style:data-style-name="N8004"/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25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4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0" office:value-type="string">
            <text:p>Датум:</text:p>
          </table:table-cell>
          <table:table-cell table:style-name="ce53" office:value-type="date" office:date-value="2025-03-31">
            <text:p>31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2008575.65">
            <text:p>2,008,575.65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table:formula="of:=+195324-[.C5]" office:value-type="float" office:value="162596">
            <text:p>162,596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32728">
            <text:p>32,728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2203899.65">
            <text:p>2,203,899.65 Дин</text:p>
          </table:table-cell>
          <table:table-cell table:style-name="ce49"/>
          <table:table-cell table:style-name="ce5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2"/>
          <table:table-cell table:style-name="ce4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162596">
            <text:p>162,596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62596">
            <text:p>162,596.00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041303.65">
            <text:p>2,041,303.65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0">
            <text:p>0.00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3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2" office:value-type="currency" office:currency="Дин." office:value="76736">
            <text:p>76,736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29" office:value-type="string">
            <text:p>SOPHARMA TRADING DOO</text:p>
          </table:table-cell>
          <table:table-cell table:style-name="ce44" office:value-type="currency" office:currency="Дин." office:value="76736">
            <text:p>76,736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85860">
            <text:p>85,86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1210</text:p>
          </table:table-cell>
          <table:table-cell table:style-name="ce33" office:value-type="string">
            <text:p>MAGNA PHARMACIJA BEOGRAD</text:p>
          </table:table-cell>
          <table:table-cell table:style-name="ce44" office:value-type="currency" office:currency="Дин." office:value="85860">
            <text:p>85,86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5" table:formula="of:=+[.C9]+[.C10]" office:value-type="float" office:value="162596">
            <text:p>16259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2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3:18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3:18:43.03</dc:date>
    <meta:generator>OpenOffice/4.1.15$Win32 OpenOffice.org_project/4115m2$Build-9813</meta:generator>
    <meta:editing-duration>PT35M45S</meta:editing-duration>
    <meta:editing-cycles>37</meta:editing-cycles>
    <meta:document-statistic meta:table-count="2" meta:cell-count="114" meta:object-count="0"/>
  </office:meta>
</office:document-meta>
</file>