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МАЈ" table:style-name="ta3" table:print-ranges="МАЈ.A1:МАЈ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5-31">
            <text:p>31.05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3297892.86">
            <text:p>3,297,892.86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3297892.86">
            <text:p>3,297,892.86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13563.64">
            <text:p>13,563.64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13563.64">
            <text:p>13,563.64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3284329.22">
            <text:p>3,284,329.22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13563.64">
            <text:p>13,563.64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13564.64">
            <text:p>13,564.64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13563.64">
            <text:p>13563,64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МАЈ.$A$1" table:cell-range-address="$МАЈ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6-16">06/16/2025</text:date>, <text:time>09:02:0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6-16T09:02:05.16</dc:date>
    <meta:generator>OpenOffice/4.1.15$Win32 OpenOffice.org_project/4115m2$Build-9813</meta:generator>
    <meta:editing-duration>PT4H57M56S</meta:editing-duration>
    <meta:editing-cycles>291</meta:editing-cycles>
    <meta:document-statistic meta:table-count="2" meta:cell-count="116" meta:object-count="0"/>
  </office:meta>
</office:document-meta>
</file>