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31">
            <text:p>31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963637.32">
            <text:p>2,963,637.32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6917">
            <text:p>16,91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980554.32">
            <text:p>2,980,554.32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4897.93">
            <text:p>4,897.9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4897.93">
            <text:p>4,897.9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975656.39">
            <text:p>2,975,656.3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4897.93">
            <text:p>4,897.9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4897.93">
            <text:p>4,897.9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4897.93">
            <text:p>4897,9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01">08/01/2025</text:date>, <text:time>09:38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01T09:38:42.06</dc:date>
    <meta:generator>OpenOffice/4.1.15$Win32 OpenOffice.org_project/4115m2$Build-9813</meta:generator>
    <meta:editing-duration>PT9H43M41S</meta:editing-duration>
    <meta:editing-cycles>539</meta:editing-cycles>
    <meta:document-statistic meta:table-count="2" meta:cell-count="117" meta:object-count="0"/>
  </office:meta>
</office:document-meta>
</file>