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OKTOBAR" table:style-name="ta3" table:print-ranges="OKTOBAR.A1:OKTOBAR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10-31">
            <text:p>31.10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3275465.01">
            <text:p>3,275,465.01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22262">
            <text:p>22,262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3297727.01">
            <text:p>3,297,727.01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5.годину</text:p>
          </table:table-cell>
          <table:table-cell table:style-name="ce35" office:value-type="float" office:value="9360.17">
            <text:p>9,360.17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9360.17">
            <text:p>9,360.17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3288366.84">
            <text:p>3,288,366.84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9360.17">
            <text:p>9,360.17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9360.17">
            <text:p>9,360.17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9360.17">
            <text:p>9360,17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OKTOBAR.$A$1" table:cell-range-address="$OKTO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1-03">11/03/2025</text:date>, <text:time>08:13:3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1-03T08:13:36.62</dc:date>
    <meta:generator>OpenOffice/4.1.15$Win32 OpenOffice.org_project/4115m2$Build-9813</meta:generator>
    <meta:editing-duration>PT16H47M2S</meta:editing-duration>
    <meta:editing-cycles>954</meta:editing-cycles>
    <meta:document-statistic meta:table-count="2" meta:cell-count="116" meta:object-count="0"/>
  </office:meta>
</office:document-meta>
</file>